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b9513d33db5cd2fc57f6d3fc2c36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alyticalissues"/><text:bookmark-start text:name="__RefHeading___possible_analytical_issues_1"/><text:bookmark-start text:name="possible_analytical_issues"/>Possible Analytical Issues<text:bookmark-end text:name="__RefHeading___possible_analytical_issues_1"/><text:bookmark-end text:name="possible_analytical_issues"/></text:h>
      <text:p text:style-name="Text_20_body">Special instrument requirement might influence the quality of the assay
<draw:frame draw:style-name="media" draw:name="0" text:anchor-type="as-char" draw:z-index="0" svg:width="33.866666666667cm" style:rel-width="100%" svg:height="8.4666666666667cm" style:rel-height="scale"><draw:image xlink:href="Pictures/8bb9513d33db5cd2fc57f6d3fc2c3674.jpg" xlink:type="simple" xlink:show="embed" xlink:actuate="onLoad"/></draw:frame>
Batch On Slide Controls iss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3:47</meta:creation-date>
    <dc:creator>Generated</dc:creator>
    <dc:date>2026-09-04T20::33:47</dc:date>
    <dc:language>en-US</dc:language>
    <meta:editing-cycles>1</meta:editing-cycles>
    <meta:editing-duration>PT0S</meta:editing-duration>
    <dc:title>analyticalissues</dc:title>
  </office:meta>
</office:document-meta>
</file>