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1a5d7851d4fe26c1aa33b4a55cacb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87.3125cm" style:rel-width="100%" svg:height="67.46875cm" style:rel-height="scale"><draw:image xlink:href="Pictures/e01a5d7851d4fe26c1aa33b4a55cacb0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0::30:21</meta:creation-date>
    <dc:creator>Generated</dc:creator>
    <dc:date>2026-09-04T20::30:21</dc:date>
    <dc:language>en-US</dc:language>
    <meta:editing-cycles>1</meta:editing-cycles>
    <meta:editing-duration>PT0S</meta:editing-duration>
    <dc:title>cellular_immunity</dc:title>
  </office:meta>
</office:document-meta>
</file>