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7.94cm" fo:page-height="21.59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falsepdl1results"/><text:bookmark-start text:name="__RefHeading___link_between_false_negative_result_and_biopsy_size_1"/><text:bookmark-start text:name="link_between_false_negative_result_and_biopsy_size"/>Link between false negative result and biopsy size<text:bookmark-end text:name="__RefHeading___link_between_false_negative_result_and_biopsy_size_1"/><text:bookmark-end text:name="link_between_false_negative_result_and_biopsy_size"/></text:h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7.94cm" fo:page-height="21.59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04T20::34:15</meta:creation-date>
    <dc:creator>Generated</dc:creator>
    <dc:date>2026-09-04T20::34:15</dc:date>
    <dc:language>en-US</dc:language>
    <meta:editing-cycles>1</meta:editing-cycles>
    <meta:editing-duration>PT0S</meta:editing-duration>
    <dc:title>falsepdl1results</dc:title>
  </office:meta>
</office:document-meta>
</file>