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8491a26f4f93c95672ddeca86378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41.010416666667cm" style:rel-width="100%" svg:height="30.691666666667cm" style:rel-height="scale"><draw:image xlink:href="Pictures/ba8491a26f4f93c95672ddeca863785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2::06:04</meta:creation-date>
    <dc:creator>Generated</dc:creator>
    <dc:date>2026-09-04T22::06:04</dc:date>
    <dc:language>en-US</dc:language>
    <meta:editing-cycles>1</meta:editing-cycles>
    <meta:editing-duration>PT0S</meta:editing-duration>
    <dc:title>sizesamplehistogram2</dc:title>
  </office:meta>
</office:document-meta>
</file>