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35d3e6d5f2b6c121883abacabe33b7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67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pdl1_in_one_nutshell_1"/><text:bookmark-start text:name="pdl1_in_one_nutshell"/>PDL1 in one nutshell<text:bookmark-end text:name="__RefHeading___pdl1_in_one_nutshell_1"/><text:bookmark-end text:name="pdl1_in_one_nutshell"/></text:h>
      <text:h text:style-name="Heading_20_2" text:outline-level="2"><text:bookmark-start text:name="__RefHeading___what_is_pdl1_2"/><text:bookmark-start text:name="what_is_pdl1"/>What is PDL1?<text:bookmark-end text:name="__RefHeading___what_is_pdl1_2"/><text:bookmark-end text:name="what_is_pdl1"/></text:h>
      <text:p text:style-name="Text_20_body">Programmed death-ligand 1 is a protein that in humans is encoded by the CD274 gene. It is a transmembrane protein that <text:span text:style-name="Strong_20_Emphasis">suppresses</text:span> the <text:a xlink:type="simple" xlink:href="https://pdl1.gilbertbigras.com/doku.php?id=cellular_immunity" text:style-name="Internet_20_link" text:visited-style-name="Visited_20_Internet_20_Link">cellular immunity</text:a> during particular events such as physiological event like pregnancy, physiopathological event like protecting normal cells in context of infection/inflammation and to prevent autoimmune disease. Cellular immunity is most effective against cells infected with viruses, intracellular bacteria, fungi and protozoans. Malignant cells also take advantage of this protective mechanism to escape immunne surveillance.  The <text:a xlink:type="simple" xlink:href="https://pdl1.gilbertbigras.com/doku.php?id=keynote001" text:style-name="Internet_20_link" text:visited-style-name="Visited_20_Internet_20_Link">2015 revolution in immunotherapy</text:a> is based on preventing cancer to escape immune surveillance by inhibiting interaction between <text:span text:style-name="Strong_20_Emphasis">PD1</text:span> (expressed by CD8) and <text:span text:style-name="Strong_20_Emphasis">PDL1</text:span> (expressed by tumoural cells) using an engineered humanized IgG4 antibody targeting either PD1 or PDL1.
<draw:frame draw:style-name="mediacenter" draw:name="0" text:anchor-type="paragraph" draw:z-index="0" svg:width="25.664583333333cm" style:rel-width="100%" svg:height="20.531666666667cm" style:rel-height="scale"><draw:image xlink:href="Pictures/c35d3e6d5f2b6c121883abacabe33b7e.jpg" xlink:type="simple" xlink:show="embed" xlink:actuate="onLoad"/></draw:frame>
<text:span text:style-name="Strong_20_Emphasis">In the upper right picture, two humanized antibodies IgG4 anti-PD1 and anti-PDL1 are respectively represented by a red triangle and an incomplete yellow circle
</text:span></text:p>
      <text:h text:style-name="Heading_20_2" text:outline-level="2"><text:bookmark-start text:name="__RefHeading___triaging_pdl1_3d_diagnosis_drug_diagnostic_test_requests_3"/><text:bookmark-start text:name="triaging_pdl1_3d_diagnosis_drug_diagnostic_test_requests"/>Triaging PDL1 3D (Diagnosis, Drug, Diagnostic Test) requests<text:bookmark-end text:name="__RefHeading___triaging_pdl1_3d_diagnosis_drug_diagnostic_test_requests_3"/><text:bookmark-end text:name="triaging_pdl1_3d_diagnosis_drug_diagnostic_test_requests"/></text:h>
      <text:h text:style-name="Heading_20_3" text:outline-level="3"><text:bookmark-start text:name="__RefHeading___breast_4"/><text:bookmark-start text:name="breast"/>Breast<text:bookmark-end text:name="__RefHeading___breast_4"/><text:bookmark-end text:name="breast"/></text:h>
      <text:h text:style-name="Heading_20_3" text:outline-level="3"><text:bookmark-start text:name="__RefHeading___head_neck_5"/><text:bookmark-start text:name="head_neck"/>Head &amp; Neck<text:bookmark-end text:name="__RefHeading___head_neck_5"/><text:bookmark-end text:name="head_neck"/></text:h>
      <text:h text:style-name="Heading_20_3" text:outline-level="3"><text:bookmark-start text:name="__RefHeading___lung_6"/><text:bookmark-start text:name="lung"/>Lung<text:bookmark-end text:name="__RefHeading___lung_6"/><text:bookmark-end text:name="lung"/></text:h>
      <text:p text:style-name="Text_20_body"><text:span text:style-name="Strong_20_Emphasis">Assay Purpose:</text:span><text:line-break/>
<text:span text:style-name="Strong_20_Emphasis">D</text:span>iagnostic : Non-small cell lung carcinoma<text:line-break/>
<text:span text:style-name="Strong_20_Emphasis">D</text:span>rug: Pembrolizumab (Merck)<text:line-break/>
<text:span text:style-name="Strong_20_Emphasis">D</text:span>iagnostic test: PDL1 Dako 22C3 pharmDX<text:line-break/></text:p>
      <text:p text:style-name="Text_20_body"><text:span text:style-name="Strong_20_Emphasis">Result: Positive TPS &gt;= 50%</text:span></text:p>
      <text:p text:style-name="Text_20_body"><text:span text:style-name="Strong_20_Emphasis">Interpretation</text:span>: Tumour Percentage Score (TPS) - Negative (&lt; 1%), Low expression (1-49%), Positive (&gt;= 50%)</text:p>
      <text:p text:style-name="Text_20_body">Batch controls: Adequate; On slide controls: Adequate; Immune cell staining: Present; 
Disclaimer: Pembrolizumab is indicated for patients with advanced non-small cell lung carcinoma (stage IIIb and stage IV) whose tumors are PD-L1 positive with a total percentage score (TPS) &gt;= 50% and with disease progression on or after platinum-containing chemotherapy. Patients with EGFR or ALK mutations should have disease progression on authorized therapy for these mutations (EGFR and ALK) prior receiving Pembrolizumab. PD-L1 22C3 pharm Dx was validated with tissue fixed in 10% neutral buffered formalin (NBF) for 12 to 72 hours. The method is not fully validated for shorter or longer fixation in NBF, other fixatives, extended ischemic time, treatment of tissue with microwaves or decalcification. This assay is not interchangeable with other PD-L1 assays and cannot be used for other type of cancers. Batch control includes 2 pelleted, formalin fixed paraffin embedded cell lines: NCI-H226 with moderate PD-L1 protein expression and MCF-7 with negative PD-L1 protein expression. On slide controls include one piece of tonsil (with expected PD-L1 staining positive in immune cells and keratinocytes) and one piece of liver (with expected PD-L1 staining negative in hepatocytes). <text:a xlink:type="simple" xlink:href="https://www.nejm.org/doi/full/10.1056/nejmoa1501824" text:style-name="Internet_20_link" text:visited-style-name="Visited_20_Internet_20_Link">https://www.nejm.org/doi/full/10.1056/nejmoa1501824</text:a></text:p>
      <text:h text:style-name="Heading_20_3" text:outline-level="3"><text:bookmark-start text:name="__RefHeading___upper_gi_7"/><text:bookmark-start text:name="upper_gi"/>Upper GI<text:bookmark-end text:name="__RefHeading___upper_gi_7"/><text:bookmark-end text:name="upper_gi"/></text:h>
      <text:h text:style-name="Heading_20_2" text:outline-level="2"><text:bookmark-start text:name="__RefHeading___can_i_use_any_pdl1_for_any_type_of_tumour_8"/><text:bookmark-start text:name="can_i_use_any_pdl1_for_any_type_of_tumour"/>Can I use any PDL1 for any type of tumour?<text:bookmark-end text:name="__RefHeading___can_i_use_any_pdl1_for_any_type_of_tumour_8"/><text:bookmark-end text:name="can_i_use_any_pdl1_for_any_type_of_tumour"/></text:h>
      <text:p text:style-name="Text_20_body"><text:span text:style-name="Strong_20_Emphasis">No</text:span>. There is no agnostic PDL1 assessment and predicting response to therapy relies on clinical trials which developed a specific PDL1 test for a specific drug and a specific cancer summarized as the 3D concept below.</text:p>
      <text:h text:style-name="Heading_20_2" text:outline-level="2"><text:bookmark-start text:name="__RefHeading___the_3d_pdl1_concept_9"/><text:bookmark-start text:name="the_3d_pdl1_concept"/>The 3D PDL1 concept<text:bookmark-end text:name="__RefHeading___the_3d_pdl1_concept_9"/><text:bookmark-end text:name="the_3d_pdl1_concept"/></text:h>
      <text:p text:style-name="Text_20_body">Cancer immunotherapy development rely on <text:a xlink:type="simple" xlink:href="https://pdl1.gilbertbigras.com/doku.php?id=clinicaltrial" text:style-name="Internet_20_link" text:visited-style-name="Visited_20_Internet_20_Link">clinical trial</text:a> run by pharmaceutical companies. The major players are Merck, Bristol Myers Squibb (BMS), Genentech and AstraZeneca. The first “<text:span text:style-name="Strong_20_Emphasis">D</text:span>” of the 3D concept identifies specific Drug developed by these companies which are respectively Pembrolizumab, Nivolumab, Atezolizumab and Durvalumab. The second “<text:span text:style-name="Strong_20_Emphasis">D</text:span>” identifies the disease and finally the third “<text:span text:style-name="Strong_20_Emphasis">D</text:span>” identifies the Diagnostic test.
Unfortunately, these pharmaceutical companies have chosen to utilize different proprietary PDL1 IHC assays involving different clones and different reagents. Two <text:a xlink:type="simple" xlink:href="https://pdl1.gilbertbigras.com/doku.php?id=blueprint2" text:style-name="Internet_20_link" text:visited-style-name="Visited_20_Internet_20_Link">"Blue Print" studies</text:a> have shown relative good correlation between these assays to detect tumoral cells but <text:span text:style-name="Strong_20_Emphasis">poor agreement for assessment of PD-L1 staining on immune cells</text:span> making the assays not readily interchangeable given the trend for CPS assessment over TPS. Indeed close to critical threshold of positivity, the different analytical sensitivity of these kits provide different results. Therefore IHC lab are forced to utilize these different proprietary IHC assays. It is possible to match a given proprietary IHC assay by calibrating a “Lab Developed Test” (LDT) to achieve the same sensitivity/specificity of a given IHC assay. This was realized across Canada (from 2018-2020) to match the analytical sensitivity of the Dako PD-L1 IHC 22C3 pharmDx kit using different platforms (<text:a xlink:type="simple" xlink:href="https://pubmed.ncbi.nlm.nih.gov/32304736/" text:style-name="Internet_20_link" text:visited-style-name="Visited_20_Internet_20_Link">Canadian Multicenter Project on Standardization of Programmed Death-Ligand 1 Immunohistochemistry 22C3 Laboratory-Developed Tests for Pembrolizumab Therapy in NSCLC</text:a>).</text:p>
      <text:h text:style-name="Heading_20_2" text:outline-level="2"><text:bookmark-start text:name="__RefHeading___pdl1_test_interpretation_10"/><text:bookmark-start text:name="pdl1_test_interpretation"/>PDL1 test interpretation<text:bookmark-end text:name="__RefHeading___pdl1_test_interpretation_10"/><text:bookmark-end text:name="pdl1_test_interpretation"/></text:h>
      <text:p text:style-name="Text_20_body">The <text:a xlink:type="simple" xlink:href="https://pdl1.gilbertbigras.com/doku.php?id=ioresponsepredictors" text:style-name="Internet_20_link" text:visited-style-name="Visited_20_Internet_20_Link">three major predictors</text:a> of response to immunotherapy are the tumoural PDL1 expression, the number of lymphocytes within the tumoural bed (TILs) and the mutational load. The first assessment of response to therapy was only looking at the tumoural expression corresponding to the proportion of PD-L1 positive tumoural cells: <text:a xlink:type="simple" xlink:href="https://pdl1.gilbertbigras.com/doku.php?id=tps-cps" text:style-name="Internet_20_link" text:visited-style-name="Visited_20_Internet_20_Link">Tumoural Proportion Score</text:a> (<text:span text:style-name="Strong_20_Emphasis">TPS</text:span>). Later researchers realized that only looking at TPS was not powerful enough to predict response to therapy (especially for other type of tumours). Since most TILs and macrophages involved in the tumoral bed are PDL1 positive, a new scoring system <text:a xlink:type="simple" xlink:href="https://pdl1.gilbertbigras.com/doku.php?id=tps-cps" text:style-name="Internet_20_link" text:visited-style-name="Visited_20_Internet_20_Link">Combined Proportion Score</text:a> (<text:span text:style-name="Strong_20_Emphasis">CPS</text:span>) gathered two predictors that are tumoural PDL1 expression and immune cells (Lymphocytes and macrophages) within the tumoural bed.</text:p>
      <text:h text:style-name="Heading_20_2" text:outline-level="2"><text:bookmark-start text:name="__RefHeading___the_currently_available_3d_pdl1_applications_in_alberta_11"/><text:bookmark-start text:name="the_currently_available_3d_pdl1_applications_in_alberta"/>The currently available 3D PDL1 applications in Alberta<text:bookmark-end text:name="__RefHeading___the_currently_available_3d_pdl1_applications_in_alberta_11"/><text:bookmark-end text:name="the_currently_available_3d_pdl1_applications_in_alberta"/></text:h>
      <text:p text:style-name="Text_20_body">(Last update: April 4, 2023)</text:p>
      <table:table table:style-name="Table">
        <table:table-column/>
        <table:table-column/>
        <table:table-column/>
        <table:table-column/>
        <table:table-column/>
        <table:table-column/>
        <table:table-row>
          <table:table-cell office:value-type="string" table:style-name="tableheader">
            <text:p text:style-name="Table_20_Heading">Disease</text:p>
          </table:table-cell>
          <table:table-cell office:value-type="string" table:style-name="tableheader">
            <text:p text:style-name="Table_20_Heading">Drug</text:p>
          </table:table-cell>
          <table:table-cell office:value-type="string" table:style-name="tableheader">
            <text:p text:style-name="Table_20_Heading">Diagnostic Test</text:p>
          </table:table-cell>
          <table:table-cell office:value-type="string" table:style-name="tableheader">
            <text:p text:style-name="Table_20_Heading">Method</text:p>
          </table:table-cell>
          <table:table-cell office:value-type="string" table:style-name="tableheader">
            <text:p text:style-name="Table_20_Heading">Thresholds</text:p>
          </table:table-cell>
          <table:table-cell office:value-type="string" table:style-name="tableheader">
            <text:p text:style-name="Table_20_Heading">Report template with PubMed ref</text:p>
          </table:table-cell>
        </table:table-row>
        <table:table-row>
          <table:table-cell office:value-type="string" table:style-name="tablecell">
            <text:p text:style-name="tablealignleft">Breast - Triple Negative</text:p>
          </table:table-cell>
          <table:table-cell office:value-type="string" table:style-name="tablecell">
            <text:p text:style-name="tablealignleft">Pembrolizumab (Merck)</text:p>
          </table:table-cell>
          <table:table-cell office:value-type="string" table:style-name="tablecell">
            <text:p text:style-name="tablealignleft">Dako PD-L1 IHC 22C3 pharmDx</text:p>
          </table:table-cell>
          <table:table-cell office:value-type="string" table:style-name="tablecell">
            <text:p text:style-name="tablealignleft">CPS</text:p>
          </table:table-cell>
          <table:table-cell office:value-type="string" table:style-name="tablecell">
            <text:p text:style-name="tablealignleft">Negative &lt; 10, Positive &gt;= 10</text:p>
          </table:table-cell>
          <table:table-cell office:value-type="string" table:style-name="tablecell">
            <text:p text:style-name="tablealignleft"><text:a xlink:type="simple" xlink:href="https://pdl1.gilbertbigras.com/doku.php?id=templatetnbc" text:style-name="Internet_20_link" text:visited-style-name="Visited_20_Internet_20_Link">  TNBC  </text:a></text:p>
          </table:table-cell>
        </table:table-row>
        <table:table-row>
          <table:table-cell office:value-type="string" table:style-name="tablecell">
            <text:p text:style-name="tablealignleft">H&amp;N - SCC</text:p>
          </table:table-cell>
          <table:table-cell office:value-type="string" table:style-name="tablecell">
            <text:p text:style-name="tablealignleft">Pembrolizumab (Merck)</text:p>
          </table:table-cell>
          <table:table-cell office:value-type="string" table:style-name="tablecell">
            <text:p text:style-name="tablealignleft">Dako PD-L1 IHC 22C3 pharmDx</text:p>
          </table:table-cell>
          <table:table-cell office:value-type="string" table:style-name="tablecell">
            <text:p text:style-name="tablealignleft">CPS</text:p>
          </table:table-cell>
          <table:table-cell office:value-type="string" table:style-name="tablecell">
            <text:p text:style-name="tablealignleft">Negative &lt; 1, Positive &gt;= 1 and &lt; 20, Positive &gt;= 20<text:note text:id="ftn0" text:note-class="footnote"><text:note-citation text:label="1)">1)</text:note-citation><text:note-body><text:p text:style-name="Text_20_body">This second positive threshold for H&amp;N SCC helps clinicians to take action pending special situations</text:p></text:note-body></text:note></text:p>
          </table:table-cell>
          <table:table-cell office:value-type="string" table:style-name="tablecell">
            <text:p text:style-name="tablealignleft"><text:a xlink:type="simple" xlink:href="https://pdl1.gilbertbigras.com/doku.php?id=templateh_n" text:style-name="Internet_20_link" text:visited-style-name="Visited_20_Internet_20_Link">  H&amp;N  </text:a></text:p>
          </table:table-cell>
        </table:table-row>
        <table:table-row>
          <table:table-cell office:value-type="string" table:style-name="tablecell">
            <text:p text:style-name="tablealignleft">Lung - NSCLC</text:p>
          </table:table-cell>
          <table:table-cell office:value-type="string" table:style-name="tablecell">
            <text:p text:style-name="tablealignleft">Pembrolizumab (Merck)</text:p>
          </table:table-cell>
          <table:table-cell office:value-type="string" table:style-name="tablecell">
            <text:p text:style-name="tablealignleft">Dako PD-L1 IHC 22C3 pharmDx</text:p>
          </table:table-cell>
          <table:table-cell office:value-type="string" table:style-name="tablecell">
            <text:p text:style-name="tablealignleft">TPS</text:p>
          </table:table-cell>
          <table:table-cell office:value-type="string" table:style-name="tablecell">
            <text:p text:style-name="tablealignleft">Negative &lt;1%, Low positive &gt;=1% and &lt;50%, positive &gt;=50%</text:p>
          </table:table-cell>
          <table:table-cell office:value-type="string" table:style-name="tablecell">
            <text:p text:style-name="tablealignleft"><text:a xlink:type="simple" xlink:href="https://pdl1.gilbertbigras.com/doku.php?id=templatensclc" text:style-name="Internet_20_link" text:visited-style-name="Visited_20_Internet_20_Link">  NSCLC  </text:a></text:p>
          </table:table-cell>
        </table:table-row>
        <table:table-row>
          <table:table-cell office:value-type="string" table:style-name="tablecell">
            <text:p text:style-name="tablealignleft">Uterine Cervix - SCC and adenocarcinoma</text:p>
          </table:table-cell>
          <table:table-cell office:value-type="string" table:style-name="tablecell">
            <text:p text:style-name="tablealignleft">Pembrolizumab (Merck)</text:p>
          </table:table-cell>
          <table:table-cell office:value-type="string" table:style-name="tablecell">
            <text:p text:style-name="tablealignleft">Dako PD-L1 IHC 22C3 pharmDx</text:p>
          </table:table-cell>
          <table:table-cell office:value-type="string" table:style-name="tablecell">
            <text:p text:style-name="tablealignleft">CPS</text:p>
          </table:table-cell>
          <table:table-cell office:value-type="string" table:style-name="tablecell">
            <text:p text:style-name="tablealignleft">Negative &lt; 1, Positive &gt;= 1</text:p>
          </table:table-cell>
          <table:table-cell office:value-type="string" table:style-name="tablecell">
            <text:p text:style-name="tablealignleft"><text:a xlink:type="simple" xlink:href="https://pdl1.gilbertbigras.com/doku.php?id=templatecervicalcancer" text:style-name="Internet_20_link" text:visited-style-name="Visited_20_Internet_20_Link">  Cervical Cancer  </text:a></text:p>
          </table:table-cell>
        </table:table-row>
        <table:table-row>
          <table:table-cell office:value-type="string" table:style-name="tablecell">
            <text:p text:style-name="tablealignleft">Upper GI (esophageal and gastric) - adenocarcinoma</text:p>
          </table:table-cell>
          <table:table-cell office:value-type="string" table:style-name="tablecell">
            <text:p text:style-name="tablealignleft">Nivolumab (BMS)</text:p>
          </table:table-cell>
          <table:table-cell office:value-type="string" table:style-name="tablecell">
            <text:p text:style-name="tablealignleft">Dako PD-L1 IHC 28-8 pharmDx</text:p>
          </table:table-cell>
          <table:table-cell office:value-type="string" table:style-name="tablecell">
            <text:p text:style-name="tablealignleft">CPS</text:p>
          </table:table-cell>
          <table:table-cell office:value-type="string" table:style-name="tablecell">
            <text:p text:style-name="tablealignleft">Negative &lt; 5, Positive &gt;= 5<text:note text:id="ftn1" text:note-class="footnote"><text:note-citation text:label="2)">2)</text:note-citation><text:note-body><text:p text:style-name="Text_20_body">This Biomarker is theoretically not required as the drug is provided to all comers suffering of upper GI adenocarcinoma. However Albertan oncologists utilize it to initiate or stop the treatment pending the patient's health condition and CPS result</text:p></text:note-body></text:note></text:p>
          </table:table-cell>
          <table:table-cell office:value-type="string" table:style-name="tablecell">
            <text:p text:style-name="tablealignleft"><text:a xlink:type="simple" xlink:href="https://pdl1.gilbertbigras.com/doku.php?id=templateuppergiadeno" text:style-name="Internet_20_link" text:visited-style-name="Visited_20_Internet_20_Link">  Upper GI adeno  </text:a></text:p>
          </table:table-cell>
        </table:table-row>
      </table:table>
      <text:h text:style-name="Heading_20_2" text:outline-level="2"><text:bookmark-start text:name="__RefHeading___currently_fda_approved_3d_applications_in_metastatic_unresectable_malignancies_12"/><text:bookmark-start text:name="currently_fda_approved_3d_applications_in_metastatic_unresectable_malignancies"/>Currently FDA approved 3D applications in Metastatic/ Unresectable Malignancies<text:bookmark-end text:name="__RefHeading___currently_fda_approved_3d_applications_in_metastatic_unresectable_malignancies_12"/><text:bookmark-end text:name="currently_fda_approved_3d_applications_in_metastatic_unresectable_malignancies"/></text:h>
      <table:table table:style-name="Table">
        <table:table-column/>
        <table:table-column/>
        <table:table-column/>
        <table:table-column/>
        <table:table-column/>
        <table:table-row>
          <table:table-cell office:value-type="string" table:style-name="tableheader">
            <text:p text:style-name="Table_20_Heading">Drug</text:p>
          </table:table-cell>
          <table:table-cell office:value-type="string" table:style-name="tableheader">
            <text:p text:style-name="Table_20_Heading"> Disease Indication</text:p>
          </table:table-cell>
          <table:table-cell office:value-type="string" table:style-name="tableheader">
            <text:p text:style-name="Table_20_Heading"> Phase of Study (ClinicalTrials.gov Identifier)</text:p>
          </table:table-cell>
          <table:table-cell office:value-type="string" table:style-name="tableheader">
            <text:p text:style-name="Table_20_Heading"> Response Rate [95% CI]</text:p>
          </table:table-cell>
          <table:table-cell office:value-type="string" table:style-name="tableheader">
            <text:p text:style-name="Table_20_Heading"> Median Overall Survival (mon)</text:p>
          </table:table-cell>
        </table:table-row>
        <table:table-row>
          <table:table-cell office:value-type="string" table:style-name="tablecell">
            <text:p text:style-name="tablealignleft">Nivolumab</text:p>
          </table:table-cell>
          <table:table-cell office:value-type="string" table:style-name="tablecell">
            <text:p text:style-name="tablealignleft"> First-line melanoma</text:p>
          </table:table-cell>
          <table:table-cell office:value-type="string" table:style-name="tablecell">
            <text:p text:style-name="tablealignleft"> Phase III <text:a xlink:type="simple" xlink:href="https://clinicaltrials.gov/ct2/show/NCT01844505" text:style-name="Internet_20_link" text:visited-style-name="Visited_20_Internet_20_Link">NCT01844505</text:a></text:p>
          </table:table-cell>
          <table:table-cell office:value-type="string" table:style-name="tablecell">
            <text:p text:style-name="tablealignleft"> 45% [39.1%–50.3%]</text:p>
          </table:table-cell>
          <table:table-cell office:value-type="string" table:style-name="tablecell">
            <text:p text:style-name="tablealignleft"> 36.9</text:p>
          </table:table-cell>
        </table:table-row>
        <table:table-row>
          <table:table-cell office:value-type="string" table:style-name="tablecell">
            <text:p text:style-name="tablealignleft">Pembrolizumab</text:p>
          </table:table-cell>
          <table:table-cell office:value-type="string" table:style-name="tablecell">
            <text:p text:style-name="tablealignleft"> First-line melanoma</text:p>
          </table:table-cell>
          <table:table-cell office:value-type="string" table:style-name="tablecell">
            <text:p text:style-name="tablealignleft"> Phase III <text:a xlink:type="simple" xlink:href="https://clinicaltrials.gov/ct2/show/NCT01866319" text:style-name="Internet_20_link" text:visited-style-name="Visited_20_Internet_20_Link">NCT01866319</text:a></text:p>
          </table:table-cell>
          <table:table-cell office:value-type="string" table:style-name="tablecell">
            <text:p text:style-name="tablealignleft"> 42% [38.1%–46.5%]</text:p>
          </table:table-cell>
          <table:table-cell office:value-type="string" table:style-name="tablecell">
            <text:p text:style-name="tablealignleft"> 32.7</text:p>
          </table:table-cell>
        </table:table-row>
        <table:table-row>
          <table:table-cell office:value-type="string" table:style-name="tablecell">
            <text:p text:style-name="tablealignleft">Nivolumab</text:p>
          </table:table-cell>
          <table:table-cell office:value-type="string" table:style-name="tablecell">
            <text:p text:style-name="tablealignleft"> Second-line NSCLC</text:p>
          </table:table-cell>
          <table:table-cell office:value-type="string" table:style-name="tablecell">
            <text:p text:style-name="tablealignleft"> Phase III (squamous) <text:a xlink:type="simple" xlink:href="https://clinicaltrials.gov/ct2/show/NCT01642004" text:style-name="Internet_20_link" text:visited-style-name="Visited_20_Internet_20_Link">NCT01642004</text:a> Phase III (non-squamous) <text:a xlink:type="simple" xlink:href="https://clinicaltrials.gov/ct2/show/NCT01673867" text:style-name="Internet_20_link" text:visited-style-name="Visited_20_Internet_20_Link">NCT01673867</text:a></text:p>
          </table:table-cell>
          <table:table-cell office:value-type="string" table:style-name="tablecell">
            <text:p text:style-name="tablealignleft"> 20% [14%–28%] (squamous) and 19% [15%–24%] (non-squamous)</text:p>
          </table:table-cell>
          <table:table-cell office:value-type="string" table:style-name="tablecell">
            <text:p text:style-name="tablealignleft"> 9.2 (squamous) and 12.2 (non-squamous)</text:p>
          </table:table-cell>
        </table:table-row>
        <table:table-row>
          <table:table-cell office:value-type="string" table:style-name="tablecell">
            <text:p text:style-name="tablealignleft">Pembrolizumab</text:p>
          </table:table-cell>
          <table:table-cell office:value-type="string" table:style-name="tablecell">
            <text:p text:style-name="tablealignleft"> First-line NSCLC (PD-L1 ≥ 50%)</text:p>
          </table:table-cell>
          <table:table-cell office:value-type="string" table:style-name="tablecell">
            <text:p text:style-name="tablealignleft"> Phase III <text:a xlink:type="simple" xlink:href="https://clinicaltrials.gov/ct2/show/NCT02142738" text:style-name="Internet_20_link" text:visited-style-name="Visited_20_Internet_20_Link">NCT02142738</text:a></text:p>
          </table:table-cell>
          <table:table-cell office:value-type="string" table:style-name="tablecell">
            <text:p text:style-name="tablealignleft"> 44.8% [36.8%–53%]</text:p>
          </table:table-cell>
          <table:table-cell office:value-type="string" table:style-name="tablecell">
            <text:p text:style-name="tablealignleft"> 30</text:p>
          </table:table-cell>
        </table:table-row>
        <table:table-row>
          <table:table-cell office:value-type="string" table:style-name="tablecell">
            <text:p text:style-name="tablealignleft">Nivolumab</text:p>
          </table:table-cell>
          <table:table-cell office:value-type="string" table:style-name="tablecell">
            <text:p text:style-name="tablealignleft"> Third-line SCLC</text:p>
          </table:table-cell>
          <table:table-cell office:value-type="string" table:style-name="tablecell">
            <text:p text:style-name="tablealignleft"> Phase I/II <text:a xlink:type="simple" xlink:href="https://clinicaltrials.gov/ct2/show/NCT01928394" text:style-name="Internet_20_link" text:visited-style-name="Visited_20_Internet_20_Link">NCT01928394</text:a></text:p>
          </table:table-cell>
          <table:table-cell office:value-type="string" table:style-name="tablecell">
            <text:p text:style-name="tablealignleft"> 12% [6.5%–19.5%]</text:p>
          </table:table-cell>
          <table:table-cell office:value-type="string" table:style-name="tablecell">
            <text:p text:style-name="tablealignleft"> 4.4</text:p>
          </table:table-cell>
        </table:table-row>
        <table:table-row>
          <table:table-cell office:value-type="string" table:style-name="tablecell">
            <text:p text:style-name="tablealignleft">Nivolumab</text:p>
          </table:table-cell>
          <table:table-cell office:value-type="string" table:style-name="tablecell">
            <text:p text:style-name="tablealignleft"> Second-line RCC</text:p>
          </table:table-cell>
          <table:table-cell office:value-type="string" table:style-name="tablecell">
            <text:p text:style-name="tablealignleft"> Phase III <text:a xlink:type="simple" xlink:href="https://clinicaltrials.gov/ct2/show/NCT01668784" text:style-name="Internet_20_link" text:visited-style-name="Visited_20_Internet_20_Link">NCT01668784</text:a></text:p>
          </table:table-cell>
          <table:table-cell office:value-type="string" table:style-name="tablecell">
            <text:p text:style-name="tablealignleft"> 25% [not mentioned]</text:p>
          </table:table-cell>
          <table:table-cell office:value-type="string" table:style-name="tablecell">
            <text:p text:style-name="tablealignleft"> 25</text:p>
          </table:table-cell>
        </table:table-row>
        <table:table-row>
          <table:table-cell office:value-type="string" table:style-name="tablecell">
            <text:p text:style-name="tablealignleft">Nivolumab</text:p>
          </table:table-cell>
          <table:table-cell office:value-type="string" table:style-name="tablecell">
            <text:p text:style-name="tablealignleft"> Second-line UCC</text:p>
          </table:table-cell>
          <table:table-cell office:value-type="string" table:style-name="tablecell">
            <text:p text:style-name="tablealignleft"> Phase II <text:a xlink:type="simple" xlink:href="https://clinicaltrials.gov/ct2/show/NCT02387996" text:style-name="Internet_20_link" text:visited-style-name="Visited_20_Internet_20_Link">NCT02387996</text:a></text:p>
          </table:table-cell>
          <table:table-cell office:value-type="string" table:style-name="tablecell">
            <text:p text:style-name="tablealignleft"> 19.6% [15.0%–24.9%]</text:p>
          </table:table-cell>
          <table:table-cell office:value-type="string" table:style-name="tablecell">
            <text:p text:style-name="tablealignleft"> 8.74</text:p>
          </table:table-cell>
        </table:table-row>
        <table:table-row>
          <table:table-cell office:value-type="string" table:style-name="tablecell">
            <text:p text:style-name="tablealignleft">Pembrolizumab</text:p>
          </table:table-cell>
          <table:table-cell office:value-type="string" table:style-name="tablecell">
            <text:p text:style-name="tablealignleft"> Second-line UCC</text:p>
          </table:table-cell>
          <table:table-cell office:value-type="string" table:style-name="tablecell">
            <text:p text:style-name="tablealignleft"> Phase III <text:a xlink:type="simple" xlink:href="https://clinicaltrials.gov/ct2/show/NCT02256436" text:style-name="Internet_20_link" text:visited-style-name="Visited_20_Internet_20_Link">NCT02256436</text:a></text:p>
          </table:table-cell>
          <table:table-cell office:value-type="string" table:style-name="tablecell">
            <text:p text:style-name="tablealignleft"> 21.2% [16.4%–26.5%]</text:p>
          </table:table-cell>
          <table:table-cell office:value-type="string" table:style-name="tablecell">
            <text:p text:style-name="tablealignleft"> 10.3</text:p>
          </table:table-cell>
        </table:table-row>
        <table:table-row>
          <table:table-cell office:value-type="string" table:style-name="tablecell">
            <text:p text:style-name="tablealignleft">Pembrolizumab</text:p>
          </table:table-cell>
          <table:table-cell office:value-type="string" table:style-name="tablecell">
            <text:p text:style-name="tablealignleft"> First-line Merkel cell carcinoma</text:p>
          </table:table-cell>
          <table:table-cell office:value-type="string" table:style-name="tablecell">
            <text:p text:style-name="tablealignleft"> Phase II <text:a xlink:type="simple" xlink:href="https://clinicaltrials.gov/ct2/show/NCT02267603" text:style-name="Internet_20_link" text:visited-style-name="Visited_20_Internet_20_Link">NCT02267603</text:a></text:p>
          </table:table-cell>
          <table:table-cell office:value-type="string" table:style-name="tablecell">
            <text:p text:style-name="tablealignleft"> 56% [41.3%–70%]</text:p>
          </table:table-cell>
          <table:table-cell office:value-type="string" table:style-name="tablecell">
            <text:p text:style-name="tablealignleft"> NR</text:p>
          </table:table-cell>
        </table:table-row>
        <table:table-row>
          <table:table-cell office:value-type="string" table:style-name="tablecell">
            <text:p text:style-name="tablealignleft">Pembrolizumab</text:p>
          </table:table-cell>
          <table:table-cell office:value-type="string" table:style-name="tablecell">
            <text:p text:style-name="tablealignleft"> Any refractory MSI-H tumor</text:p>
          </table:table-cell>
          <table:table-cell office:value-type="string" table:style-name="tablecell">
            <text:p text:style-name="tablealignleft"> Phase II <text:a xlink:type="simple" xlink:href="https://clinicaltrials.gov/ct2/show/NCT01876511" text:style-name="Internet_20_link" text:visited-style-name="Visited_20_Internet_20_Link">NCT01876511</text:a></text:p>
          </table:table-cell>
          <table:table-cell office:value-type="string" table:style-name="tablecell">
            <text:p text:style-name="tablealignleft"> 53% [42%–64%]</text:p>
          </table:table-cell>
          <table:table-cell office:value-type="string" table:style-name="tablecell">
            <text:p text:style-name="tablealignleft"> NR</text:p>
          </table:table-cell>
        </table:table-row>
        <table:table-row>
          <table:table-cell office:value-type="string" table:style-name="tablecell">
            <text:p text:style-name="tablealignleft">Cemiplimab</text:p>
          </table:table-cell>
          <table:table-cell office:value-type="string" table:style-name="tablecell">
            <text:p text:style-name="tablealignleft"> Cutaneous SCC not amenable to local resection</text:p>
          </table:table-cell>
          <table:table-cell office:value-type="string" table:style-name="tablecell">
            <text:p text:style-name="tablealignleft"> Phase I <text:a xlink:type="simple" xlink:href="https://clinicaltrials.gov/ct2/show/NCT02383212" text:style-name="Internet_20_link" text:visited-style-name="Visited_20_Internet_20_Link">NCT02383212</text:a> and <text:a xlink:type="simple" xlink:href="https://clinicaltrials.gov/ct2/show/NCT02760498" text:style-name="Internet_20_link" text:visited-style-name="Visited_20_Internet_20_Link">NCT02760498</text:a></text:p>
          </table:table-cell>
          <table:table-cell office:value-type="string" table:style-name="tablecell">
            <text:p text:style-name="tablealignleft"> 47% [34%–61%]</text:p>
          </table:table-cell>
          <table:table-cell office:value-type="string" table:style-name="tablecell">
            <text:p text:style-name="tablealignleft"> NR</text:p>
          </table:table-cell>
        </table:table-row>
        <table:table-row>
          <table:table-cell office:value-type="string" table:style-name="tablecell">
            <text:p text:style-name="tablealignleft">Nivolumab</text:p>
          </table:table-cell>
          <table:table-cell office:value-type="string" table:style-name="tablecell">
            <text:p text:style-name="tablealignleft"> Later-line MSI-H CRC</text:p>
          </table:table-cell>
          <table:table-cell office:value-type="string" table:style-name="tablecell">
            <text:p text:style-name="tablealignleft"> Phase II <text:a xlink:type="simple" xlink:href="https://clinicaltrials.gov/ct2/show/NCT02060188" text:style-name="Internet_20_link" text:visited-style-name="Visited_20_Internet_20_Link">NCT02060188</text:a></text:p>
          </table:table-cell>
          <table:table-cell office:value-type="string" table:style-name="tablecell">
            <text:p text:style-name="tablealignleft"> 31.1% [20.8%–42.9%]</text:p>
          </table:table-cell>
          <table:table-cell office:value-type="string" table:style-name="tablecell">
            <text:p text:style-name="tablealignleft"> NR</text:p>
          </table:table-cell>
        </table:table-row>
        <table:table-row>
          <table:table-cell office:value-type="string" table:style-name="tablecell">
            <text:p text:style-name="tablealignleft">Pembrolizumab</text:p>
          </table:table-cell>
          <table:table-cell office:value-type="string" table:style-name="tablecell">
            <text:p text:style-name="tablealignleft"> Later-line MSI-H</text:p>
          </table:table-cell>
          <table:table-cell office:value-type="string" table:style-name="tablecell">
            <text:p text:style-name="tablealignleft"> CRC Phase II <text:a xlink:type="simple" xlink:href="https://clinicaltrials.gov/ct2/show/NCT02460198" text:style-name="Internet_20_link" text:visited-style-name="Visited_20_Internet_20_Link">NCT02460198</text:a></text:p>
          </table:table-cell>
          <table:table-cell office:value-type="string" table:style-name="tablecell">
            <text:p text:style-name="tablealignleft"> 33% [21%–46%]</text:p>
          </table:table-cell>
          <table:table-cell office:value-type="string" table:style-name="tablecell">
            <text:p text:style-name="tablealignleft"> 31.4</text:p>
          </table:table-cell>
        </table:table-row>
        <table:table-row>
          <table:table-cell office:value-type="string" table:style-name="tablecell">
            <text:p text:style-name="tablealignleft">Pembrolizumab</text:p>
          </table:table-cell>
          <table:table-cell office:value-type="string" table:style-name="tablecell">
            <text:p text:style-name="tablealignleft"> Third-line (PD-L1 ≥ 1%) gastric and gej adenocarcinoma</text:p>
          </table:table-cell>
          <table:table-cell office:value-type="string" table:style-name="tablecell">
            <text:p text:style-name="tablealignleft"> Phase II <text:a xlink:type="simple" xlink:href="https://clinicaltrials.gov/ct2/show/NCT02335411" text:style-name="Internet_20_link" text:visited-style-name="Visited_20_Internet_20_Link">NCT02335411</text:a></text:p>
          </table:table-cell>
          <table:table-cell office:value-type="string" table:style-name="tablecell">
            <text:p text:style-name="tablealignleft"> 22.7% [13.8%–33.8%]</text:p>
          </table:table-cell>
          <table:table-cell office:value-type="string" table:style-name="tablecell">
            <text:p text:style-name="tablealignleft"> NA</text:p>
          </table:table-cell>
        </table:table-row>
        <table:table-row>
          <table:table-cell office:value-type="string" table:style-name="tablecell">
            <text:p text:style-name="tablealignleft">Nivolumab</text:p>
          </table:table-cell>
          <table:table-cell office:value-type="string" table:style-name="tablecell">
            <text:p text:style-name="tablealignleft"> HCC</text:p>
          </table:table-cell>
          <table:table-cell office:value-type="string" table:style-name="tablecell">
            <text:p text:style-name="tablealignleft"> Phase I/II <text:a xlink:type="simple" xlink:href="https://clinicaltrials.gov/ct2/show/NCT01658878" text:style-name="Internet_20_link" text:visited-style-name="Visited_20_Internet_20_Link">NCT01658878</text:a></text:p>
          </table:table-cell>
          <table:table-cell office:value-type="string" table:style-name="tablecell">
            <text:p text:style-name="tablealignleft"> 20% [15%–26%]</text:p>
          </table:table-cell>
          <table:table-cell office:value-type="string" table:style-name="tablecell">
            <text:p text:style-name="tablealignleft"> NR</text:p>
          </table:table-cell>
        </table:table-row>
        <table:table-row>
          <table:table-cell office:value-type="string" table:style-name="tablecell">
            <text:p text:style-name="tablealignleft">Nivolumab</text:p>
          </table:table-cell>
          <table:table-cell office:value-type="string" table:style-name="tablecell">
            <text:p text:style-name="tablealignleft"> Second-line head and neck SCC</text:p>
          </table:table-cell>
          <table:table-cell office:value-type="string" table:style-name="tablecell">
            <text:p text:style-name="tablealignleft"> Phase III <text:a xlink:type="simple" xlink:href="https://clinicaltrials.gov/ct2/show/NCT02105636" text:style-name="Internet_20_link" text:visited-style-name="Visited_20_Internet_20_Link">NCT02105636</text:a></text:p>
          </table:table-cell>
          <table:table-cell office:value-type="string" table:style-name="tablecell">
            <text:p text:style-name="tablealignleft"> 13.3% [9.3%–18.3%]</text:p>
          </table:table-cell>
          <table:table-cell office:value-type="string" table:style-name="tablecell">
            <text:p text:style-name="tablealignleft"> 7. 5</text:p>
          </table:table-cell>
        </table:table-row>
        <table:table-row>
          <table:table-cell office:value-type="string" table:style-name="tablecell">
            <text:p text:style-name="tablealignleft">Pembrolizumab</text:p>
          </table:table-cell>
          <table:table-cell office:value-type="string" table:style-name="tablecell">
            <text:p text:style-name="tablealignleft"> Second-line head and neck SCC</text:p>
          </table:table-cell>
          <table:table-cell office:value-type="string" table:style-name="tablecell">
            <text:p text:style-name="tablealignleft"> Phase III <text:a xlink:type="simple" xlink:href="https://clinicaltrials.gov/ct2/show/NCT02252042" text:style-name="Internet_20_link" text:visited-style-name="Visited_20_Internet_20_Link">NCT02252042</text:a></text:p>
          </table:table-cell>
          <table:table-cell office:value-type="string" table:style-name="tablecell">
            <text:p text:style-name="tablealignleft"> 14.6% [10.4%–19.6%]</text:p>
          </table:table-cell>
          <table:table-cell office:value-type="string" table:style-name="tablecell">
            <text:p text:style-name="tablealignleft"> 8.4</text:p>
          </table:table-cell>
        </table:table-row>
        <table:table-row>
          <table:table-cell office:value-type="string" table:style-name="tablecell">
            <text:p text:style-name="tablealignleft">Pembrolizumab</text:p>
          </table:table-cell>
          <table:table-cell office:value-type="string" table:style-name="tablecell">
            <text:p text:style-name="tablealignleft"> First-line head and neck SCC (PD-L1 ≥ 1%)</text:p>
          </table:table-cell>
          <table:table-cell office:value-type="string" table:style-name="tablecell">
            <text:p text:style-name="tablealignleft"> Phase III <text:a xlink:type="simple" xlink:href="https://clinicaltrials.gov/ct2/show/NCT02358031" text:style-name="Internet_20_link" text:visited-style-name="Visited_20_Internet_20_Link">NCT02358031</text:a></text:p>
          </table:table-cell>
          <table:table-cell office:value-type="string" table:style-name="tablecell">
            <text:p text:style-name="tablealignleft"> 19% [not mentioned]</text:p>
          </table:table-cell>
          <table:table-cell office:value-type="string" table:style-name="tablecell">
            <text:p text:style-name="tablealignleft"> 12.3</text:p>
          </table:table-cell>
        </table:table-row>
        <table:table-row>
          <table:table-cell office:value-type="string" table:style-name="tablecell">
            <text:p text:style-name="tablealignleft">Nivolumab</text:p>
          </table:table-cell>
          <table:table-cell office:value-type="string" table:style-name="tablecell">
            <text:p text:style-name="tablealignleft"> Relapsed/refractory cHL</text:p>
          </table:table-cell>
          <table:table-cell office:value-type="string" table:style-name="tablecell">
            <text:p text:style-name="tablealignleft"> Phase II <text:a xlink:type="simple" xlink:href="https://clinicaltrials.gov/ct2/show/NCT02181738" text:style-name="Internet_20_link" text:visited-style-name="Visited_20_Internet_20_Link">NCT02181738</text:a></text:p>
          </table:table-cell>
          <table:table-cell office:value-type="string" table:style-name="tablecell">
            <text:p text:style-name="tablealignleft"> 69% [63%–75%]</text:p>
          </table:table-cell>
          <table:table-cell office:value-type="string" table:style-name="tablecell">
            <text:p text:style-name="tablealignleft"> NR</text:p>
          </table:table-cell>
        </table:table-row>
        <table:table-row>
          <table:table-cell office:value-type="string" table:style-name="tablecell">
            <text:p text:style-name="tablealignleft">Pembrolizumab</text:p>
          </table:table-cell>
          <table:table-cell office:value-type="string" table:style-name="tablecell">
            <text:p text:style-name="tablealignleft"> Relapsed/refractory cHL</text:p>
          </table:table-cell>
          <table:table-cell office:value-type="string" table:style-name="tablecell">
            <text:p text:style-name="tablealignleft"> Phase Ib <text:a xlink:type="simple" xlink:href="https://clinicaltrials.gov/ct2/show/NCT01953692" text:style-name="Internet_20_link" text:visited-style-name="Visited_20_Internet_20_Link">NCT01953692</text:a></text:p>
          </table:table-cell>
          <table:table-cell office:value-type="string" table:style-name="tablecell">
            <text:p text:style-name="tablealignleft"> 65% [48%–79%]</text:p>
          </table:table-cell>
          <table:table-cell office:value-type="string" table:style-name="tablecell">
            <text:p text:style-name="tablealignleft"> NR</text:p>
          </table:table-cell>
        </table:table-row>
        <table:table-row>
          <table:table-cell office:value-type="string" table:style-name="tablecell">
            <text:p text:style-name="tablealignleft">Pembrolizumab</text:p>
          </table:table-cell>
          <table:table-cell office:value-type="string" table:style-name="tablecell">
            <text:p text:style-name="tablealignleft"> Relapsed/refractory PMBCL</text:p>
          </table:table-cell>
          <table:table-cell office:value-type="string" table:style-name="tablecell">
            <text:p text:style-name="tablealignleft"> Phase II <text:a xlink:type="simple" xlink:href="https://clinicaltrials.gov/ct2/show/NCT02576990" text:style-name="Internet_20_link" text:visited-style-name="Visited_20_Internet_20_Link">NCT02576990</text:a></text:p>
          </table:table-cell>
          <table:table-cell office:value-type="string" table:style-name="tablecell">
            <text:p text:style-name="tablealignleft"> 45% [32%–60%]</text:p>
          </table:table-cell>
          <table:table-cell office:value-type="string" table:style-name="tablecell">
            <text:p text:style-name="tablealignleft"> NR</text:p>
          </table:table-cell>
        </table:table-row>
        <table:table-row>
          <table:table-cell office:value-type="string" table:style-name="tablecell">
            <text:p text:style-name="tablealignleft">Pembrolizumab</text:p>
          </table:table-cell>
          <table:table-cell office:value-type="string" table:style-name="tablecell">
            <text:p text:style-name="tablealignleft"> Second-line (PD-L1 ≥ 1%) cervical carcinoma</text:p>
          </table:table-cell>
          <table:table-cell office:value-type="string" table:style-name="tablecell">
            <text:p text:style-name="tablealignleft"> Phase II <text:a xlink:type="simple" xlink:href="https://clinicaltrials.gov/ct2/show/NCT02628067" text:style-name="Internet_20_link" text:visited-style-name="Visited_20_Internet_20_Link">NCT02628067</text:a></text:p>
          </table:table-cell>
          <table:table-cell office:value-type="string" table:style-name="tablecell">
            <text:p text:style-name="tablealignleft">14.6% [7.8%–24.1%]</text:p>
          </table:table-cell>
          <table:table-cell office:value-type="string" table:style-name="tablecell">
            <text:p text:style-name="tablealignleft"> 11</text:p>
          </table:table-cell>
        </table:table-row>
      </table:table>
      <text:h text:style-name="Heading_20_2" text:outline-level="2"><text:bookmark-start text:name="__RefHeading___requirements_to_validate_a_pdl1_test_13"/><text:bookmark-start text:name="requirements_to_validate_a_pdl1_test"/>Requirements to validate a PDL1 test<text:bookmark-end text:name="__RefHeading___requirements_to_validate_a_pdl1_test_13"/><text:bookmark-end text:name="requirements_to_validate_a_pdl1_test"/></text:h>
      <text:list text:style-name="Numbering_20_1" text:continue-numbering="false">
        <text:list-item>
          <text:p text:style-name="Numbering_20_1_Content_First"> The <text:a xlink:type="simple" xlink:href="https://pdl1.gilbertbigras.com/doku.php?id=preanalytical" text:style-name="Internet_20_link" text:visited-style-name="Visited_20_Internet_20_Link">pre-analytical</text:a> requirements which are are validated by the manufacturer. These requirements are generally similar to other class II IHC assays (for instance Breast Biomarkers (ER, PR and HER2)</text:p>
        </text:list-item>
        <text:list-item>
          <text:p text:style-name="Numbering_20_1_Content"> Possible <text:a xlink:type="simple" xlink:href="https://pdl1.gilbertbigras.com/doku.php?id=analyticalissues" text:style-name="Internet_20_link" text:visited-style-name="Visited_20_Internet_20_Link">analytical issues</text:a></text:p>
        </text:list-item>
        <text:list-item>
          <text:p text:style-name="Numbering_20_1_Content"> The <text:a xlink:type="simple" xlink:href="https://pdl1.gilbertbigras.com/doku.php?id=tissuetype" text:style-name="Internet_20_link" text:visited-style-name="Visited_20_Internet_20_Link">type of tissue</text:a> which is related to the performed PDL1 readout and namely the TPS and the CPS readout methods.</text:p>
        </text:list-item>
        <text:list-item>
          <text:p text:style-name="Numbering_20_1_Content_Last"> The minimum amount of tissue to perform the test: a number of 100 tumoural cells has been established by the first successful MERCK clinical trial regarding the 3D - Pembrolizumab/NSCLC/22-C3 PDL1 assay. Since then, the same number is required for other applications. An <text:a xlink:type="simple" xlink:href="https://pubmed.ncbi.nlm.nih.gov/30095468/" text:style-name="Internet_20_link" text:visited-style-name="Visited_20_Internet_20_Link">Albertan study</text:a> has however demonstrated the potential of false results (and especially <text:a xlink:type="simple" xlink:href="https://pdl1.gilbertbigras.com/doku.php?id=falsepdl1results" text:style-name="Internet_20_link" text:visited-style-name="Visited_20_Internet_20_Link">false negative results</text:a>) with such tiny amount of malignant cells. This is related to the spatially and temporally heterogeneous nature of PDL1 expression in solid tumours. </text:p>
        </text:list-item>
      </text:list>
      <text:h text:style-name="Heading_20_2" text:outline-level="2"><text:bookmark-start text:name="__RefHeading___pdl1_workflow_in_alberta_14"/><text:bookmark-start text:name="pdl1_workflow_in_alberta"/>PDL1 workflow in Alberta<text:bookmark-end text:name="__RefHeading___pdl1_workflow_in_alberta_14"/><text:bookmark-end text:name="pdl1_workflow_in_alberta"/></text:h>
      <text:list text:style-name="List_20_1" text:continue-numbering="false">
        <text:list-item>
          <text:p text:style-name="List_20_1_Content_First"> Primary lung NSCLC <text:span text:style-name="Strong_20_Emphasis">PDL1</text:span> ordered reflexively by the signing pathologist</text:p>
        </text:list-item>
        <text:list-item>
          <text:p text:style-name="List_20_1_Content"> For all other specimens, PDL1 can be ordered by oncologists only! </text:p>
        </text:list-item>
        <text:list-item>
          <text:p text:style-name="List_20_1_Content"> Pathologists</text:p>
          <text:list text:style-name="List_20_1">
            <text:list-item>
              <text:p text:style-name="List_20_1_Content"> ensure the request is appropriate and fulfills the inclusion criteria for testing.</text:p>
            </text:list-item>
            <text:list-item>
              <text:p text:style-name="List_20_1_Content"> select the most appropriate block with adequate tumour cell number (minimum 100)</text:p>
              <text:list text:style-name="List_20_1">
                <text:list-item>
                  <text:p text:style-name="List_20_1_Content"> Prefer tissue for all requests (especially for CPS assessments)</text:p>
                </text:list-item>
                <text:list-item>
                  <text:p text:style-name="List_20_1_Content"> Cytology and EBUS acceptable for Lung (TPS assessment)</text:p>
                </text:list-item>
                <text:list-item>
                  <text:p text:style-name="List_20_1_Content"> <text:span text:style-name="Strong_20_Emphasis">Selecting the best block at the time of sign out would take 1 minute but might save one day of TAT for Biomarker reporting</text:span>  </text:p>
                </text:list-item>
              </text:list>
            </text:list-item>
            <text:list-item>
              <text:p text:style-name="List_20_1_Content"> request 5x unstained slides from their lab</text:p>
            </text:list-item>
            <text:list-item>
              <text:p text:style-name="List_20_1_Content"> slides sent to Edmonton for staining</text:p>
            </text:list-item>
            <text:list-item>
              <text:p text:style-name="List_20_1_Content"> slides returned to Calgary for reporting by the Biomarker Group</text:p>
            </text:list-item>
          </text:list>
        </text:list-item>
        <text:list-item>
          <text:p text:style-name="List_20_1_Content_Last"> Typical turnaround: 5-10 days, longer if case from outside Calgary</text:p>
        </text:list-item>
      </text:list>
      <text:h text:style-name="Heading_20_2" text:outline-level="2"><text:bookmark-start text:name="__RefHeading___trk_workflow_in_alberta_15"/><text:bookmark-start text:name="trk_workflow_in_alberta"/>TRK workflow in Alberta<text:bookmark-end text:name="__RefHeading___trk_workflow_in_alberta_15"/><text:bookmark-end text:name="trk_workflow_in_alberta"/></text:h>
      <text:list text:style-name="List_20_1" text:continue-numbering="false">
        <text:list-item>
          <text:p text:style-name="List_20_1_Content_First"> Tumours with high prevalence of NTRK fusions (i.e. secretory carcinoma, infantile fibrosarcoma, congenital mesoblastic nephroma) → order NGS directly</text:p>
        </text:list-item>
        <text:list-item>
          <text:p text:style-name="List_20_1_Content"> Tumours with low prevalence of NTRK fusions (i.e. all others) → NTRK IHC as screen</text:p>
          <text:list text:style-name="List_20_1">
            <text:list-item>
              <text:p text:style-name="List_20_1_Content"> Can be ordered by oncologist only! (requests go to: FMC consult desk (<text:span text:style-name="Strong_20_Emphasis">Calgary</text:span>) and to the EZIHC Lab (<text:span text:style-name="Strong_20_Emphasis">Edmonton</text:span>)</text:p>
            </text:list-item>
            <text:list-item>
              <text:p text:style-name="List_20_1_Content"> Pathologists cannot request this test but are responsible for ensuring the request is appropriate (for example no cytology samples, no decal samples, tumour is present in the block, etc)</text:p>
            </text:list-item>
            <text:list-item>
              <text:p text:style-name="List_20_1_Content_Last"> 4x unstained samples are sent to Edmonton for staining and returned to Calgary for reporting by the Biomarker Group</text:p>
            </text:list-item>
          </text:list>
        </text:list-item>
      </text:list>
      <text:p text:style-name="Text_20_body"><text:a xlink:type="simple" xlink:href="https://pdl1.gilbertbigras.com/doku.php?id=calgaryteam" text:style-name="Internet_20_link" text:visited-style-name="Visited_20_Internet_20_Link">Calgary Team</text:a></text:p>
      <text:p text:style-name="Text_20_body"><text:a xlink:type="simple" xlink:href="https://pdl1.gilbertbigras.com/doku.php?id=edmontonteam" text:style-name="Internet_20_link" text:visited-style-name="Visited_20_Internet_20_Link">Edmonton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67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19::55:29</meta:creation-date>
    <dc:creator>Generated</dc:creator>
    <dc:date>2026-09-04T19::55:29</dc:date>
    <dc:language>en-US</dc:language>
    <meta:editing-cycles>1</meta:editing-cycles>
    <meta:editing-duration>PT0S</meta:editing-duration>
    <dc:title>start</dc:title>
  </office:meta>
</office:document-meta>
</file>