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ummary_list"/>Here is the list of tests in a <text:a xlink:type="simple" xlink:href="https://pdl1.gilbertbigras.com/doku.php?id=dokuwiki" text:style-name="Internet_20_link" text:visited-style-name="Visited_20_Internet_20_Link">DokuWiki</text:a> format:</text:p>
      <text:p text:style-name="Text_20_body"><text:a xlink:type="simple" xlink:href="https://pdl1.gilbertbigras.com/lib/exe/fetch.php?media=toc" text:style-name="Internet_20_link" text:visited-style-name="Visited_20_Internet_20_Link">toc</text:a></text:p>
      <text:p text:style-name="Text_20_body">= PD-L1 and Other Biomarker Tests =</text:p>
      <text:h text:style-name="Heading_20_5" text:outline-level="5"><text:bookmark-start text:name="__RefHeading___test_list_1"/><text:bookmark-start text:name="test_list"/>Test List<text:bookmark-end text:name="__RefHeading___test_list_1"/><text:bookmark-end text:name="test_list"/></text:h>
      <text:h text:style-name="Heading_20_4" text:outline-level="4"><text:bookmark-start text:name="__RefHeading___pdl1uppergimarch2026_2"/><text:bookmark-start text:name="pdl1uppergimarch2026"/>1. PDL1UPPERGIMARCH2026<text:bookmark-end text:name="__RefHeading___pdl1uppergimarch2026_2"/><text:bookmark-end text:name="pdl1uppergimarch2026"/></text:h>
      <text:p text:style-name="Text_20_body">==== Name ==== - <draw:frame draw:style-name="media" draw:name="PD-L1 IHC BIOMARKER Legend" text:anchor-type="as-char" draw:z-index="0" svg:width="" svg:rel-width="100%"><draw:text-box><text:p text:style-name="legendcenter"><draw:frame draw:style-name="media" draw:name="PD-L1 IHC BIOMARKER" text:anchor-type="as-char" draw:z-index="0" svg:width="" svg:rel-width="100%" svg:height="0cm"><draw:image xlink:href="/app/www/public/data/media/pd-l1-uppergimarch2026.png" xlink:type="simple" xlink:show="embed" xlink:actuate="onLoad"/></draw:frame>PD-L1 IHC BIOMARKER</text:p></draw:text-box></draw:frame>
==== Involved Organ ==== - Stomach</text:p>
      <text:h text:style-name="Heading_20_4" text:outline-level="4"><text:bookmark-start text:name="__RefHeading___pdl1hnscc22c3pembro_3"/><text:bookmark-start text:name="pdl1hnscc22c3pembro"/>2. PDL1HNSCC22C3PEMBRO<text:bookmark-end text:name="__RefHeading___pdl1hnscc22c3pembro_3"/><text:bookmark-end text:name="pdl1hnscc22c3pembro"/></text:h>
      <text:p text:style-name="Text_20_body">==== Name ==== - <draw:frame draw:style-name="media" draw:name="PD-L1 IHC BIOMARKER Legend" text:anchor-type="as-char" draw:z-index="0" svg:width="" svg:rel-width="100%"><draw:text-box><text:p text:style-name="legendcenter"><draw:frame draw:style-name="media" draw:name="PD-L1 IHC BIOMARKER" text:anchor-type="as-char" draw:z-index="1" svg:width="" svg:rel-width="100%" svg:height="0cm"><draw:image xlink:href="/app/www/public/data/media/pdl1-hnscc22c3pembro.png" xlink:type="simple" xlink:show="embed" xlink:actuate="onLoad"/></draw:frame>PD-L1 IHC BIOMARKER</text:p></draw:text-box></draw:frame>
==== Involved Organ ==== - Larynx, Pharynx</text:p>
      <text:h text:style-name="Heading_20_4" text:outline-level="4"><text:bookmark-start text:name="__RefHeading___pdl1cervix_4"/><text:bookmark-start text:name="pdl1cervix"/>3. PDL1CERVIX<text:bookmark-end text:name="__RefHeading___pdl1cervix_4"/><text:bookmark-end text:name="pdl1cervix"/></text:h>
      <text:p text:style-name="Text_20_body">==== Name ==== - <draw:frame draw:style-name="media" draw:name="PD-L1 IHC BIOMARKER Legend" text:anchor-type="as-char" draw:z-index="0" svg:width="" svg:rel-width="100%"><draw:text-box><text:p text:style-name="legendcenter"><draw:frame draw:style-name="media" draw:name="PD-L1 IHC BIOMARKER" text:anchor-type="as-char" draw:z-index="2" svg:width="" svg:rel-width="100%" svg:height="0cm"><draw:image xlink:href="/app/www/public/data/media/pdl1-cervix.png" xlink:type="simple" xlink:show="embed" xlink:actuate="onLoad"/></draw:frame>PD-L1 IHC BIOMARKER</text:p></draw:text-box></draw:frame>
==== Involved Organ ==== - Cervix Uteri</text:p>
      <text:h text:style-name="Heading_20_4" text:outline-level="4"><text:bookmark-start text:name="__RefHeading___pdl1hnsccneoadpembro_5"/><text:bookmark-start text:name="pdl1hnsccneoadpembro"/>4. PDL1HNSCCNEOADPEMBRO<text:bookmark-end text:name="__RefHeading___pdl1hnsccneoadpembro_5"/><text:bookmark-end text:name="pdl1hnsccneoadpembro"/></text:h>
      <text:p text:style-name="Text_20_body">==== Name ==== - <draw:frame draw:style-name="media" draw:name="PD-L1 IHC BIOMARKER Legend" text:anchor-type="as-char" draw:z-index="0" svg:width="" svg:rel-width="100%"><draw:text-box><text:p text:style-name="legendcenter"><draw:frame draw:style-name="media" draw:name="PD-L1 IHC BIOMARKER" text:anchor-type="as-char" draw:z-index="3" svg:width="" svg:rel-width="100%" svg:height="0cm"><draw:image xlink:href="/app/www/public/data/media/pdl1-hnsccneoadpembro.png" xlink:type="simple" xlink:show="embed" xlink:actuate="onLoad"/></draw:frame>PD-L1 IHC BIOMARKER</text:p></draw:text-box></draw:frame>
==== Involved Organ ==== - Larynx, Pharynx</text:p>
      <text:h text:style-name="Heading_20_4" text:outline-level="4"><text:bookmark-start text:name="__RefHeading___pdl1nsclcatezosp263_6"/><text:bookmark-start text:name="pdl1nsclcatezosp263"/>5. PDL1NSCLCATEZOSP263<text:bookmark-end text:name="__RefHeading___pdl1nsclcatezosp263_6"/><text:bookmark-end text:name="pdl1nsclcatezosp263"/></text:h>
      <text:p text:style-name="Text_20_body">==== Name ==== - <draw:frame draw:style-name="media" draw:name="PD-L1 IHC BIOMARKER Legend" text:anchor-type="as-char" draw:z-index="0" svg:width="" svg:rel-width="100%"><draw:text-box><text:p text:style-name="legendcenter"><draw:frame draw:style-name="media" draw:name="PD-L1 IHC BIOMARKER" text:anchor-type="as-char" draw:z-index="4" svg:width="" svg:rel-width="100%" svg:height="0cm"><draw:image xlink:href="/app/www/public/data/media/pdl1-nsclcatezosp263.png" xlink:type="simple" xlink:show="embed" xlink:actuate="onLoad"/></draw:frame>PD-L1 IHC BIOMARKER</text:p></draw:text-box></draw:frame>
==== Involved Organ ==== - Lung</text:p>
      <text:h text:style-name="Heading_20_4" text:outline-level="4"><text:bookmark-start text:name="__RefHeading___pdl1nsclcpembro22c3_7"/><text:bookmark-start text:name="pdl1nsclcpembro22c3"/>6. PDL1NSCLCPEMBRO22C3<text:bookmark-end text:name="__RefHeading___pdl1nsclcpembro22c3_7"/><text:bookmark-end text:name="pdl1nsclcpembro22c3"/></text:h>
      <text:p text:style-name="Text_20_body">==== Name ==== - <draw:frame draw:style-name="media" draw:name="PD-L1 IHC BIOMARKER Legend" text:anchor-type="as-char" draw:z-index="0" svg:width="" svg:rel-width="100%"><draw:text-box><text:p text:style-name="legendcenter"><draw:frame draw:style-name="media" draw:name="PD-L1 IHC BIOMARKER" text:anchor-type="as-char" draw:z-index="5" svg:width="" svg:rel-width="100%" svg:height="0cm"><draw:image xlink:href="/app/www/public/data/media/pdl1-nsclcpembro22c3.png" xlink:type="simple" xlink:show="embed" xlink:actuate="onLoad"/></draw:frame>PD-L1 IHC BIOMARKER</text:p></draw:text-box></draw:frame>
==== Involved Organ ==== - Lung</text:p>
      <text:h text:style-name="Heading_20_4" text:outline-level="4"><text:bookmark-start text:name="__RefHeading___pdl1tnbc22c3pembro_8"/><text:bookmark-start text:name="pdl1tnbc22c3pembro"/>7. PDL1TNBC22C3PEMBRO<text:bookmark-end text:name="__RefHeading___pdl1tnbc22c3pembro_8"/><text:bookmark-end text:name="pdl1tnbc22c3pembro"/></text:h>
      <text:p text:style-name="Text_20_body">==== Name ==== - <draw:frame draw:style-name="media" draw:name="PD-L1 IHC BIOMARKER Legend" text:anchor-type="as-char" draw:z-index="0" svg:width="" svg:rel-width="100%"><draw:text-box><text:p text:style-name="legendcenter"><draw:frame draw:style-name="media" draw:name="PD-L1 IHC BIOMARKER" text:anchor-type="as-char" draw:z-index="6" svg:width="" svg:rel-width="100%" svg:height="0cm"><draw:image xlink:href="/app/www/public/data/media/pdl1-tnbc22c3pembro.png" xlink:type="simple" xlink:show="embed" xlink:actuate="onLoad"/></draw:frame>PD-L1 IHC BIOMARKER</text:p></draw:text-box></draw:frame>
==== Involved Organ ==== - Breast</text:p>
      <text:h text:style-name="Heading_20_4" text:outline-level="4"><text:bookmark-start text:name="__RefHeading___mdhpdl1nonreportable_9"/><text:bookmark-start text:name="mdhpdl1nonreportable"/>8. MDHPDL1NONREPORTABLE<text:bookmark-end text:name="__RefHeading___mdhpdl1nonreportable_9"/><text:bookmark-end text:name="mdhpdl1nonreportable"/></text:h>
      <text:p text:style-name="Text_20_body">==== Name ==== - PD-L1 IHC BIOMARKER
==== Involved Organ ==== - Various</text:p>
      <text:h text:style-name="Heading_20_4" text:outline-level="4"><text:bookmark-start text:name="__RefHeading___molarcep17_10"/><text:bookmark-start text:name="molarcep17"/>9. MOLARCEP17<text:bookmark-end text:name="__RefHeading___molarcep17_10"/><text:bookmark-end text:name="molarcep17"/></text:h>
      <text:p text:style-name="Text_20_body">==== Name ==== - CEP17 SISH Ploidy Analysis
==== Involved Organ ==== - Uterus</text:p>
      <text:h text:style-name="Heading_20_4" text:outline-level="4"><text:bookmark-start text:name="__RefHeading___lualknew_11"/><text:bookmark-start text:name="lualknew"/>10. LUALKNEW<text:bookmark-end text:name="__RefHeading___lualknew_11"/><text:bookmark-end text:name="lualknew"/></text:h>
      <text:p text:style-name="Text_20_body">==== Name ==== - ALK IHC (OTI1A4)
==== Involved Organ ==== - Lung</text:p>
      <text:h text:style-name="Heading_20_4" text:outline-level="4"><text:bookmark-start text:name="__RefHeading___pantrk_12"/><text:bookmark-start text:name="pantrk"/>11. PANTRK<text:bookmark-end text:name="__RefHeading___pantrk_12"/><text:bookmark-end text:name="pantrk"/></text:h>
      <text:p text:style-name="Text_20_body">==== Name ==== - panTRK IHC result: Positive Negative
==== Involved Organ ==== - Variou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33:46</meta:creation-date>
    <dc:creator>Generated</dc:creator>
    <dc:date>2026-09-04T20::33:46</dc:date>
    <dc:language>en-US</dc:language>
    <meta:editing-cycles>1</meta:editing-cycles>
    <meta:editing-duration>PT0S</meta:editing-duration>
    <dc:title>summary_list</dc:title>
  </office:meta>
</office:document-meta>
</file>