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templateuppergiadeno"/>Assay Purpose:</text:span><text:line-break/>
<text:span text:style-name="Strong_20_Emphasis">D</text:span>iagnostic : Gastric, gastro-oesophageal junction, and oesophageal adenocarcinoma<text:line-break/>
<text:span text:style-name="Strong_20_Emphasis">D</text:span>rug: Nivolumab (Bristol Myers Squibb)<text:line-break/>
<text:span text:style-name="Strong_20_Emphasis">D</text:span>iagnostic test: PDL1 Dako 28-8 pharmDX<text:line-break/></text:p>
      <text:p text:style-name="Text_20_body"><text:span text:style-name="Strong_20_Emphasis">Result: Positive CPS &gt;= 5</text:span></text:p>
      <text:p text:style-name="Text_20_body"><text:span text:style-name="Strong_20_Emphasis">Interpretation</text:span>: Combined Positive Score (<text:span text:style-name="Strong_20_Emphasis">CPS</text:span>) - Negative (&lt; 5), *Positive (&gt;= 5)</text:p>
      <text:p text:style-name="Text_20_body">Batch control: Adequate; on slide controls: Adequate 
Disclaimer: Please note the PD-L1 IHC (28-8 pharm Dx) with the combined positive score (CPS) utilized herein has been developed for use of first line Nivolumab plus chemotherapy for advanced gastric, gastro-oesophageal junction, and oesophageal adenocarcinoma (Checkmate 649) and is not interchangeable with other PD-L1 assays. PD-L1 28-8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specimen adequacy, this assessment should only rely on tissue showing invasive carcinoma and must include a minimum of 100 malignant cells.</text:p>
      <text:p text:style-name="Text_20_body">Reference: A randomized, open-label, phase 3 trial. Lancet. 2021 Jul 3;398 (10294):27-40. <text:a xlink:type="simple" xlink:href="https://pubmed.ncbi.nlm.nih.gov/34102137/" text:style-name="Internet_20_link" text:visited-style-name="Visited_20_Internet_20_Link">https://pubmed.ncbi.nlm.nih.gov/3410213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1:22</meta:creation-date>
    <dc:creator>Generated</dc:creator>
    <dc:date>2026-09-04T20::31:22</dc:date>
    <dc:language>en-US</dc:language>
    <meta:editing-cycles>1</meta:editing-cycles>
    <meta:editing-duration>PT0S</meta:editing-duration>
    <dc:title>templateuppergiadeno</dc:title>
  </office:meta>
</office:document-meta>
</file>